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sans-serif" svg:font-family="sans-serif"/>
  </office:font-face-decls>
  <office:automatic-styles>
    <style:style style:name="P1" style:family="paragraph" style:parent-style-name="Standard">
      <style:text-properties officeooo:rsid="0011393f" officeooo:paragraph-rsid="0011393f"/>
    </style:style>
    <style:style style:name="P2" style:family="paragraph" style:parent-style-name="Standard">
      <style:text-properties officeooo:paragraph-rsid="0011393f"/>
    </style:style>
    <style:style style:name="P3" style:family="paragraph" style:parent-style-name="Standard">
      <style:text-properties officeooo:rsid="00122ef6" officeooo:paragraph-rsid="00122ef6"/>
    </style:style>
    <style:style style:name="P4" style:family="paragraph" style:parent-style-name="Text_20_body" style:list-style-name="L1">
      <style:paragraph-properties fo:margin-left="0in" fo:margin-right="0in" fo:margin-top="0in" fo:margin-bottom="0in" style:contextual-spacing="false" fo:text-align="start" style:justify-single-word="false" fo:orphans="2" fo:widows="2" fo:text-indent="0in" style:auto-text-indent="false" fo:padding="0in" fo:border="none"/>
      <style:text-properties fo:font-variant="normal" fo:text-transform="none" fo:color="#000000" loext:opacity="100%" style:font-name="sans-serif" fo:font-size="15pt" fo:letter-spacing="normal" fo:font-style="normal" fo:font-weight="normal"/>
    </style:style>
    <style:style style:name="T1" style:family="text">
      <style:text-properties officeooo:rsid="0011393f"/>
    </style:style>
    <style:style style:name="T2" style:family="text">
      <style:text-properties fo:font-variant="normal" fo:text-transform="none" fo:color="#0f172a" loext:opacity="100%" style:font-name="sans-serif" fo:font-size="14.25pt" fo:letter-spacing="normal" fo:font-style="normal" fo:font-weight="bold"/>
    </style:style>
    <style:style style:name="T3" style:family="text">
      <style:text-properties fo:font-variant="normal" fo:text-transform="none" fo:color="#0f172a" loext:opacity="100%" style:font-name="sans-serif" fo:font-size="14.25pt" fo:letter-spacing="normal" fo:font-style="normal" fo:font-weight="bold" officeooo:rsid="0011393f"/>
    </style:style>
    <style:style style:name="T4" style:family="text">
      <style:text-properties fo:font-variant="normal" fo:text-transform="none" fo:color="#0f172a" loext:opacity="100%" style:font-name="sans-serif" fo:font-size="14.25pt" fo:letter-spacing="normal" fo:font-style="normal" fo:font-weight="normal"/>
    </style:style>
    <style:style style:name="T5" style:family="text">
      <style:text-properties fo:font-variant="normal" fo:text-transform="none" fo:color="#0f172a" loext:opacity="100%" style:font-name="sans-serif" fo:font-size="14.25pt" fo:letter-spacing="normal" fo:font-style="normal" fo:font-weight="normal" style:font-weight-asian="normal" style:font-weight-complex="normal"/>
    </style:style>
    <style:style style:name="T6" style:family="text">
      <style:text-properties fo:font-variant="normal" fo:text-transform="none" fo:color="#0f172a" loext:opacity="100%" style:font-name="sans-serif" fo:font-size="14.25pt" fo:letter-spacing="normal" fo:font-style="normal" fo:font-weight="normal" officeooo:rsid="0011393f" style:font-weight-asian="normal" style:font-weight-complex="normal"/>
    </style:style>
    <style:style style:name="T7" style:family="text">
      <style:text-properties fo:font-variant="normal" fo:text-transform="none" fo:color="#0f172a" loext:opacity="100%" style:font-name="sans-serif" fo:font-size="14.25pt" fo:letter-spacing="normal" fo:font-style="normal" fo:font-weight="normal" officeooo:rsid="00122ef6" style:font-weight-asian="normal" style:font-weight-complex="normal"/>
    </style:style>
    <style:style style:name="T8" style:family="text">
      <style:text-properties fo:font-variant="normal" fo:text-transform="none" fo:color="#0f172a" loext:opacity="100%" fo:letter-spacing="normal"/>
    </style:style>
    <text:list-style style:name="L1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1) user zada svuj mail</text:p>
      <text:p text:style-name="P1"/>
      <text:p text:style-name="P1">- zkontroluje se jestli se mail nachazi v google tabulce customers a pokud ano podivame se na sloupec “Zaplaceno” jestli je tam “ANO” a na sloupec “Business” jestli je tam “SM” a pokud oboje sedí tak se pokracuje</text:p>
      <text:p text:style-name="P1">- pokud neco nesedi – koncime a je registarce neuspesna</text:p>
      <text:p text:style-name="P1"/>
      <text:p text:style-name="P1">2) stranka - user si vymysli heslo a pod to h znovu pro jistortu zopakuje</text:p>
      <text:p text:style-name="P1"/>
      <text:p text:style-name="P1">3) stranka – fotmulare kde se zeptame usera:</text:p>
      <text:p text:style-name="P1"/>
      <text:p text:style-name="P1"><text:span text:style-name="T2">Jak ses o webu </text:span><text:span text:style-name="Strong_20_Emphasis"><text:span text:style-name="T4">Studijní materiály</text:span></text:span><text:span text:style-name="T8"> </text:span><text:span text:style-name="T2">dozvěděl?</text:span></text:p>
      <text:p text:style-name="P2"><text:span text:style-name="T3">A </text:span><text:span text:style-name="T6">moznosti budou:</text:span><text:span text:style-name="T5">Přes Google</text:span></text:p>
      <text:list text:style-name="L1">
        <text:list-item>
          <text:p text:style-name="P4">Na TikToku -<text:span text:style-name="T1">1</text:span></text:p>
        </text:list-item>
        <text:list-item>
          <text:p text:style-name="P4">Na YouTube-<text:span text:style-name="T1">2</text:span></text:p>
        </text:list-item>
        <text:list-item>
          <text:p text:style-name="P4">Na Instagramu-<text:span text:style-name="T1">3</text:span></text:p>
        </text:list-item>
        <text:list-item>
          <text:p text:style-name="P4">Od kamaráda-<text:span text:style-name="T1">4</text:span></text:p>
        </text:list-item>
        <text:list-item>
          <text:p text:style-name="P4">Jinak-<text:span text:style-name="T1">5</text:span></text:p>
        </text:list-item>
      </text:list>
      <text:p text:style-name="P1"><text:span text:style-name="T5"/></text:p>
      <text:p text:style-name="P2"><text:span text:style-name="T6">4) stranka - fotmulare kde se zeptame usera: </text:span><text:span text:style-name="T5">Pokud Ti bylo členství někým doporučeno, zadej sem jeho kód a dostane od nás menší finanční odměnu. Jinak klikni na "Přeskočit".</text:span></text:p>
      <text:p text:style-name="P2"><text:span text:style-name="T5"/></text:p>
      <text:p text:style-name="P1"><text:span text:style-name="T5">5) pokud registrace bude uspesna tak se do cloudflare vloží zaznam a to do tabulky users:</text:span></text:p>
      <text:p text:style-name="P2"><text:span text:style-name="T6">id, mail, heslo (hashujeme pomoci </text:span><text:span text:style-name="T5">bcrypt</text:span><text:span text:style-name="T6">), </text:span><text:span text:style-name="T7">referrral vždy 0 pro noveho usera, promocode <text:s/>= </text:span><text:span text:style-name="T6">unikatní kod a </text:span><text:span text:style-name="T7">source = </text:span><text:span text:style-name="T6">cislo 1az 5 podle toho jak se o webu dozvedel</text:span></text:p>
      <text:p text:style-name="P2"><text:span text:style-name="T6"/></text:p>
      <text:p text:style-name="P2"><text:span text:style-name="T6">unikatní kod usera je 6mistný- první 3 znaky se odvodí z jeho mailu a poslední 3 jsou tri random cislice</text:span></text:p>
      <text:p text:style-name="P2"><text:span text:style-name="T6"/></text:p>
      <text:p text:style-name="P3"><text:span text:style-name="T6">t</text:span><text:span text:style-name="T5">akže se na to musí vytvorit nova tabulka users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sans-serif" svg:font-family="sans-serif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0T16:26:28.122162150</meta:creation-date>
    <dc:date>2026-08-10T23:00:17.750514568</dc:date>
    <meta:editing-duration>PT6H12M46S</meta:editing-duration>
    <meta:editing-cycles>1</meta:editing-cycles>
    <meta:document-statistic meta:table-count="0" meta:image-count="0" meta:object-count="0" meta:page-count="1" meta:paragraph-count="17" meta:word-count="203" meta:character-count="1115" meta:non-whitespace-character-count="931"/>
    <meta:generator>LibreOffice/24.2.7.2$Linux_X86_64 LibreOffice_project/420$Build-2</meta:generator>
  </office:meta>
</office:document-meta>
</file>